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" manifest:full-path="Pictures/200000060000199C00001D94F8D9809A.wmf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Mangal1" svg:font-family="Mangal"/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Symbol" svg:font-family="Symbo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Trebuchet MS" svg:font-family="'Trebuchet MS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Georgia1" svg:font-family="Georgia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text-properties fo:font-size="18pt" style:font-size-asian="18pt" style:font-size-complex="18pt"/>
    </style:style>
    <style:style style:name="P2" style:family="paragraph" style:parent-style-name="Standard">
      <style:text-properties fo:font-size="12pt" style:font-size-asian="12pt" style:font-size-complex="12pt"/>
    </style:style>
    <style:style style:name="P3" style:family="paragraph" style:parent-style-name="Standard">
      <style:text-properties fo:font-size="14pt" style:font-size-asian="14pt" style:font-size-complex="14pt"/>
    </style:style>
    <style:style style:name="P4" style:family="paragraph" style:parent-style-name="Standard">
      <style:paragraph-properties fo:line-height="100%"/>
    </style:style>
    <style:style style:name="P5" style:family="paragraph" style:parent-style-name="Standard">
      <style:paragraph-properties fo:margin-top="0cm" fo:margin-bottom="0cm"/>
    </style:style>
    <style:style style:name="P6" style:family="paragraph" style:parent-style-name="Standard">
      <style:paragraph-properties fo:margin-top="0cm" fo:margin-bottom="0cm" fo:line-height="100%"/>
    </style:style>
    <style:style style:name="P7" style:family="paragraph" style:parent-style-name="Standard">
      <style:paragraph-properties fo:margin-top="0cm" fo:margin-bottom="0cm" fo:line-height="100%" fo:text-align="center" style:justify-single-word="false"/>
    </style:style>
    <style:style style:name="P8" style:family="paragraph" style:parent-style-name="Standard" style:master-page-name="Standard">
      <style:paragraph-properties style:page-number="auto"/>
      <style:text-properties fo:font-size="18pt" style:font-size-asian="18pt" style:font-size-complex="18pt"/>
    </style:style>
    <style:style style:name="P9" style:family="paragraph" style:parent-style-name="Header">
      <style:paragraph-properties fo:text-align="center" style:justify-single-word="false"/>
    </style:style>
    <style:style style:name="P10" style:family="paragraph" style:parent-style-name="Normal_20__28_Web_29_">
      <style:paragraph-properties fo:margin-top="0.049cm" fo:margin-bottom="0cm" fo:text-align="center" style:justify-single-word="false"/>
    </style:style>
    <style:style style:name="P11" style:family="paragraph" style:parent-style-name="Normal_20__28_Web_29_">
      <style:paragraph-properties fo:margin-top="0.049cm" fo:margin-bottom="0cm" fo:text-align="center" style:justify-single-word="false"/>
      <style:text-properties style:font-name="Trebuchet MS" fo:font-size="1pt" fo:font-style="italic" fo:font-weight="bold" style:font-size-asian="1pt" style:font-style-asian="italic" style:font-weight-asian="bold" style:font-size-complex="1pt" style:font-style-complex="italic" style:font-weight-complex="bold"/>
    </style:style>
    <style:style style:name="P12" style:family="paragraph">
      <style:paragraph-properties fo:text-align="center"/>
      <style:text-properties fo:font-size="18pt"/>
    </style:style>
    <style:style style:name="T1" style:family="text">
      <style:text-properties fo:font-size="12pt" style:font-size-asian="12pt" style:font-size-complex="12pt"/>
    </style:style>
    <style:style style:name="T2" style:family="text">
      <style:text-properties fo:font-size="18pt" style:font-size-asian="18pt" style:font-size-complex="18pt"/>
    </style:style>
    <style:style style:name="T3" style:family="text">
      <style:text-properties fo:font-size="16pt" style:font-size-asian="16pt" style:font-size-complex="16pt"/>
    </style:style>
    <style:style style:name="T4" style:family="text">
      <style:text-properties fo:font-size="14pt" style:font-size-asian="14pt" style:font-size-complex="14pt"/>
    </style:style>
    <style:style style:name="T5" style:family="text">
      <style:text-properties fo:font-weight="bold" style:font-weight-asian="bold"/>
    </style:style>
    <style:style style:name="T6" style:family="text">
      <style:text-properties style:font-name="Symbol"/>
    </style:style>
    <style:style style:name="T7" style:family="text">
      <style:text-properties style:font-name="Trebuchet MS" fo:font-size="11pt" fo:font-weight="bold" style:font-size-asian="11pt" style:font-weight-asian="bold" style:font-size-complex="11pt" style:font-weight-complex="bold"/>
    </style:style>
    <style:style style:name="T8" style:family="text">
      <style:text-properties style:font-name="Trebuchet MS" fo:font-size="11pt" fo:font-style="italic" fo:font-weight="bold" style:font-size-asian="11pt" style:font-style-asian="italic" style:font-weight-asian="bold" style:font-size-complex="11pt" style:font-weight-complex="bold"/>
    </style:style>
    <style:style style:name="T9" style:family="text">
      <style:text-properties style:font-name="Trebuchet MS" fo:font-size="11pt" fo:font-style="italic" fo:font-weight="bold" style:font-size-asian="11pt" style:font-style-asian="italic" style:font-weight-asian="bold" style:font-size-complex="11pt" style:font-style-complex="italic" style:font-weight-complex="bold"/>
    </style:style>
    <style:style style:name="T10" style:family="text">
      <style:text-properties style:font-name="Trebuchet MS" fo:font-weight="bold" style:font-weight-asian="bold"/>
    </style:style>
    <style:style style:name="fr1" style:family="graphic" style:parent-style-name="Graphics">
      <style:graphic-properties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background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text:anchor-type="page" text:anchor-page-number="0" draw:z-index="0" draw:name="Picture 1" draw:style-name="gr1" draw:text-style-name="P12" svg:width="1.086cm" svg:height="1.253cm" svg:x="0cm" svg:y="0cm">
        <draw:image xlink:href="Pictures/200000060000199C00001D94F8D9809A.wmf" xlink:type="simple" xlink:show="embed" xlink:actuate="onLoad">
          <text:p/>
        </draw:image>
      </draw:frame>
      <text:p text:style-name="P8"/>
      <text:p text:style-name="P2"/>
      <text:p text:style-name="Standard"><text:span text:style-name="T1">Prot. n. 1362/2.2.c<text:tab/><text:tab/><text:tab/><text:tab/><text:tab/><text:tab/><text:tab/><text:tab/>Modena, 01/04/2017</text:span></text:p>
      <text:p text:style-name="P1"/>
      <text:p text:style-name="Standard"><text:span text:style-name="T2">Regolamento</text:span><text:span text:style-name="T3"> </text:span><text:span text:style-name="T2">Aula Autogestita</text:span></text:p>
      <text:p text:style-name="Standard"><text:span text:style-name="T4">Approvato dal Consiglio di Istituto con delibera n°195 il 27/03/2017 <text:s/></text:span></text:p>
      <text:p text:style-name="P3"/>
      <text:p text:style-name="Standard"><text:span text:style-name="T5">Premessa</text:span></text:p>
      <text:p text:style-name="P6"><text:s/>"La comunità scolastica, interagendo con la più ampia comunità civile e sociale di cui è parte, fonda il suo progetto e la sua azione educativa sulla qualità delle relazioni insegnante-studente, contribuisce alto sviluppo della personalità dei giovani, anche attraverso l'educazione alla consapevolezza e alla valorizzazione dell'identità di genere, del loro senso di responsabilità e della loro autonomia individuale e persegue il raggiungimento di obiettivi culturali e professionali adeguati all'evoluzione delle conoscenze e all'inserimento nella vita attiva." </text:p>
      <text:p text:style-name="P6">(Articolo 1, comma 3 Statuto delle studentesse e degli Studenti, D.P.R. 24 giugno 249/98)</text:p>
      <text:p text:style-name="P6"/>
      <text:p text:style-name="Standard">Il progetto “Aula autogestita” è stato approvato dal Collegio dei Docenti e dal Consiglio di Istituto nell’ambito delle attività formative del Liceo Tassoni di Modena.</text:p>
      <text:p text:style-name="Standard">L' ”Aula autogestita” è uno spazio dell'Istituto gestito dagli studenti nel rispetto del presente regolamento, fruibile per lo svolgimento delle <text:s/>attività progettate, programmate e gestite dagli studenti stessi e di seguito indicate:</text:p>
      <text:p text:style-name="Standard"><text:span text:style-name="T6"></text:span> Attività di studio tra studenti per recuperare o approfondire una materia; </text:p>
      <text:p text:style-name="Standard"><text:span text:style-name="T6"></text:span> Attività di approfondimento su temi di attualità; </text:p>
      <text:p text:style-name="Standard">-- Attività di formazione e confronto tra studenti</text:p>
      <text:p text:style-name="P7"/>
      <text:p text:style-name="P6"><text:span text:style-name="T5">Articolo 1</text:span> <text:s/>- <text:s/>Scopi e Finalità</text:p>
      <text:p text:style-name="Standard">Ispirandosi al diritto di associazione e al diritto allo studio, l'aula autogestita del Liceo nasce dalla necessità degli studenti di avere a disposizione un luogo per potersi riunire in orario pomeridiano. La partecipazione degli studenti dovrà essere garantita, nel pieno rispetto dei principi democratici sanciti nella Costituzione Italiana e propri della scuola, favorendo il pluralismo e negando ogni forma di pensiero monocratico anche per favorire la sperimentazione di modelli di partecipazione attiva degli studenti in campo decisionale ed organizzativo.</text:p>
      <text:p text:style-name="P5"><text:span text:style-name="T5">Articolo 2 -</text:span> <text:s/>Istituzione, sede e durata</text:p>
      <text:p text:style-name="P6">È istituita l'aula auto-gestita degli studenti del Liceo “A.Tassoni” di Modena aperta esclusivamente agli alunni del triennio del Liceo.</text:p>
      <text:p text:style-name="P4"/>
      <text:p text:style-name="P4"><text:bookmark text:name="_GoBack"/><text:soft-page-break/>L'apertura dell'aula agli studenti è vincolata al pieno rispetto di questo regolamento e alla presenza di personale della scuola per l'apertura e la chiusura dei locali e per la vigilanza.</text:p>
      <text:p text:style-name="P4">L’aula è utilizzata solo per attività pomeridiane fuori dall’orario curriculare dalle 14,30 alle 17,30 un giorno a settimana da concordare.</text:p>
      <text:p text:style-name="P4">Le attività saranno calendarizzate settimanalmente a cura dei rappresentanti di Istituto che presenteranno il piano agli uffici di presidenza. I rappresentanti di Istituto cureranno anche le prenotazioni da parte degli alunni. Il numero degli alunni partecipanti non sarà superiore a 28 e farà fede l’ordine cronologico della prenotazione.</text:p>
      <text:p text:style-name="P4">Per l’accesso alle attività e solo per i minorenni sarà necessaria l’autorizzazione dei genitori accompagnata dalla fotocopia del documento di identità da consegnare all’alunno referente.</text:p>
      <text:p text:style-name="P4">Per accedere fisicamente all'aula, si dovrà firmare un registro delle entrate, gestito da uno studente maggiorenne. La firma sul registro equivale alla sottoscrizione del regolamento e quindi all’impegno a rispettare gli ambienti e le attrezzature dell'aula e ad attuare comportamenti tali da non nuocere alla sicurezza propria e degli altri. </text:p>
      <text:p text:style-name="P6">La concessione dell’aula ogni anno deve essere autorizzata dal Consiglio d’Istituto e ha la stessa durata dell’anno scolastico (inizio e termine lezioni).</text:p>
      <text:p text:style-name="P6">Il DS si riserva la facoltà di revocare la concessione dello spazio autogestito, qualora ne ravvisi la necessità, fatta salva la successiva ratifica del Consiglio di Istituto.</text:p>
      <text:p text:style-name="P5"/>
      <text:p text:style-name="P5"><text:span text:style-name="T5">Articolo 3 </text:span>- Ruolo, funzioni, responsabilità del Comitato Studentesco</text:p>
      <text:p text:style-name="P5">II Comitato Studentesco si occuperà di formare un gruppo di lavoro che si preoccuperà di: </text:p>
      <text:p text:style-name="P5">- formulare le proposte da inserire per scegliere le attività dell'aula</text:p>
      <text:p text:style-name="P5">- raccogliere le iscrizioni e le autorizzazioni dei genitori per gli studenti minorenni</text:p>
      <text:p text:style-name="P5">- indicare per ciascun pomeriggio uno studente maggiorenne referente, incaricato della gestione del registro delle entrate.</text:p>
      <text:p text:style-name="P5">Il Docente disponibile per il progetto “aula autogestita” vigilerà sugli alunni e consegnerà alla collaboratrice della Dirigenza il registro con le firme di presenza e le autorizzazioni dei minorenni.</text:p>
      <text:p text:style-name="P5">Gli alunni riferiranno al Consiglio di Istituto alla fine di ciascun anno scolastico sull’andamento delle attività.</text:p>
      <text:p text:style-name="Standard"/>
      <text:p text:style-name="P5"><text:span text:style-name="T5">Articolo 4</text:span> - Responsabilità </text:p>
      <text:p text:style-name="P5">L'Aula è parte del liceo e dunque tutte le infrazioni alla legge o al regolamento d'istituto potranno essere punite in base alla normativa vigente.</text:p>
      <text:p text:style-name="P5">La responsabilità di tali atti è del singolo studente e non di tutta la comunità che ha comunque il dovere di denunciare il fatto. La responsabilità per atti di vandalismo e di bullismo, per l’infrazione delle regole dello Statuto delle studentesse e degli studenti, di questo regolamento o delle leggi della Repubblica Italiana è personale e lo studente responsabile sarà allontanato dalle attività autogestite e non potrà più essere riammesso neanche in seguito e per tutto l’anno scolastico in corso.</text:p>
      <text:p text:style-name="P5">Lo studente referente controllerà l’accesso all’aula di quanti si sono prenotati e provvederà a far firmare il registro delle presenze che consegnerà al docente incaricato della vigilanza insieme alle autorizzazioni.</text:p>
      <text:p text:style-name="P5">Lo studente referente impedirà l’accesso all’aula a quanti non siano iscritti al Liceo o non si siano prenotati o non abbiano presentato, qualora minorenni, l’autorizzazione dei genitori.</text:p>
      <text:p text:style-name="P5"/>
      <text:p text:style-name="P5"/>
      <text:p text:style-name="P5">Chi firma il registro dichiara di aver letto e accettato il presente regolamento ed è considerato direttamente responsabile di danni a persone o cose all'interno degli spazi autogestiti.</text:p>
      <text:p text:style-name="P5"><text:soft-page-break/></text:p>
      <text:p text:style-name="P5">Il Docente resosi disponibile per il Progetto “aula autogestita” vigilerà sul comportamento degli alunni e riferirà ai collaboratori del D.S. sull’andamento delle attività; inoltre apporrà la propria firma sul registro che consegnerà alla collaboratrice della dirigenza corredato dalle autorizzazioni corrispondenti.</text:p>
      <text:p text:style-name="P5">Le eventuali violazioni saranno segnalate al Dirigente Scolastico.</text:p>
      <text:p text:style-name="P5"/>
      <text:p text:style-name="P5">Gli studenti sono responsabili del locale, delle attrezzature, nel rispetto delle leggi e del buonsenso. Nell’eventualità di danni a cose e persone, qualora non sia possibile risalire al responsabile, tutti gli occupanti dell’Aula nel giorno in cui si sia verificato il danno sono responsabili in solido. </text:p>
      <text:p text:style-name="P5"/>
      <text:p text:style-name="P6"><text:span text:style-name="T5">Articolo 5</text:span> – Pulizia</text:p>
      <text:p text:style-name="P6">E' dovere di chi utilizza l'aula provvedere alla pulizia della stessa. L'aula deve essere tenuta in uno stato decoroso e ripulita dagli studenti che la lasciano per ultimi. </text:p>
      <text:p text:style-name="P6"/>
      <text:p text:style-name="P6"><text:span text:style-name="T5">Articolo 6</text:span></text:p>
      <text:p text:style-name="P6">Ogni studente è tenuto a rispettare e far rispettare il presente regolamento.</text:p>
      <text:p text:style-name="P5">Sono vietati tutti i comportamenti contrari alla Legge e al Regolamento di Istituto.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Mangal1" svg:font-family="Mangal"/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Symbol" svg:font-family="Symbo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Trebuchet MS" svg:font-family="'Trebuchet MS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Georgia1" svg:font-family="Georgia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it" fo:country="IT" style:letter-kerning="true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it" fo:country="IT" style:letter-kerning="true" style:font-name-asian="SimSun" style:font-size-asian="11pt" style:language-asian="en" style:country-asian="US" style:font-name-complex="Calibri1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282cm" fo:line-height="106%"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List_20_Paragraph" style:display-name="List Paragraph" style:family="paragraph" style:parent-style-name="Standard" style:default-outline-level="">
      <style:paragraph-properties fo:margin="100%" fo:margin-left="1.27cm" fo:margin-right="0cm" fo:margin-top="0cm" fo:margin-bottom="0.353cm" fo:line-height="115%" fo:text-indent="0cm" style:auto-text-indent="false"/>
    </style:style>
    <style:style style:name="Header" style:family="paragraph" style:parent-style-name="Standard" style:default-outline-level="" style:class="extra">
      <style:paragraph-properties fo:margin-top="0cm" fo:margin-bottom="0cm" fo:line-height="100%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fo:margin-top="0cm" fo:margin-bottom="0cm" fo:line-height="100%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Normal_20__28_Web_29_" style:display-name="Normal (Web)" style:family="paragraph" style:parent-style-name="Standard" style:default-outline-level="">
      <style:paragraph-properties fo:margin-top="0.049cm" fo:margin-bottom="0.21cm" fo:line-height="100%"/>
      <style:text-properties style:font-name="Times New Roman" fo:font-size="12pt" style:font-name-asian="Times New Roman1" style:font-size-asian="12pt" style:language-asian="it" style:country-asian="IT" style:font-name-complex="Times New Roman1" style:font-size-complex="12pt"/>
    </style:style>
    <style:style style:name="Balloon_20_Text" style:display-name="Balloon Text" style:family="paragraph" style:parent-style-name="Standard" style:default-outline-level="">
      <style:paragraph-properties fo:margin-top="0cm" fo:margin-bottom="0cm" fo:line-height="100%"/>
      <style:text-properties style:font-name="Tahoma" fo:font-size="8pt" style:font-size-asian="8pt" style:font-name-complex="Tahoma1" style:font-size-complex="8pt"/>
    </style:style>
    <style:style style:name="Default" style:family="paragraph" style:default-outline-level="">
      <style:paragraph-properties fo:margin-top="0cm" fo:margin-bottom="0cm" fo:line-height="100%" fo:orphans="2" fo:widows="2" style:writing-mode="lr-tb"/>
      <style:text-properties fo:color="#000000" style:font-name="Georgia" fo:font-size="12pt" style:font-size-asian="12pt" style:font-name-complex="Georgia1" style:font-size-complex="12pt"/>
    </style:style>
    <style:style style:name="Default_20_Paragraph_20_Font" style:display-name="Default Paragraph Font" style:family="text"/>
    <style:style style:name="Intestazione_20_Carattere" style:display-name="Intestazione Carattere" style:family="text" style:parent-style-name="Default_20_Paragraph_20_Font"/>
    <style:style style:name="Piè_20_di_20_pagina_20_Carattere" style:display-name="Piè di pagina Carattere" style:family="text" style:parent-style-name="Default_20_Paragraph_20_Font"/>
    <style:style style:name="Testo_20_fumetto_20_Carattere" style:display-name="Testo fumetto Carattere" style:family="text" style:parent-style-name="Default_20_Paragraph_20_Font">
      <style:text-properties style:font-name="Tahoma" fo:font-size="8pt" style:font-size-asian="8pt" style:font-name-complex="Tahoma1" style:font-size-complex="8pt"/>
    </style:style>
    <style:style style:name="ListLabel_20_1" style:display-name="ListLabel 1" style:family="text">
      <style:text-properties style:font-name-complex="Calibri1"/>
    </style:style>
    <style:style style:name="ListLabel_20_2" style:display-name="ListLabel 2" style:family="text">
      <style:text-properties style:font-name-complex="Courier New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" style:num-suffix="-" text:bullet-char="-">
        <style:list-level-properties text:list-level-position-and-space-mode="label-alignment">
          <style:list-level-label-alignment text:label-followed-by="listtab" fo:text-indent="-0.635cm" fo:margin-left="8.128cm"/>
        </style:list-level-properties>
        <style:text-properties fo:font-family="Calibri" style:font-style-name="Regular" style:font-family-generic="swiss" style:font-pitch="variable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9.398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10.668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11.93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3.208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14.478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15.74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7.018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8.288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)" style:num-format="a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1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Calibri" style:font-style-name="Regular" style:font-family-generic="swiss" style:font-pitch="variable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</style:style>
    <style:style style:name="MP2" style:family="paragraph" style:parent-style-name="Normal_20__28_Web_29_">
      <style:paragraph-properties fo:margin-top="0.049cm" fo:margin-bottom="0cm" fo:text-align="center" style:justify-single-word="false"/>
    </style:style>
    <style:style style:name="MP3" style:family="paragraph" style:parent-style-name="Normal_20__28_Web_29_">
      <style:paragraph-properties fo:margin-top="0.049cm" fo:margin-bottom="0cm" fo:text-align="center" style:justify-single-word="false"/>
      <style:text-properties style:font-name="Trebuchet MS" fo:font-size="1pt" fo:font-style="italic" fo:font-weight="bold" style:font-size-asian="1pt" style:font-style-asian="italic" style:font-weight-asian="bold" style:font-size-complex="1pt" style:font-style-complex="italic" style:font-weight-complex="bold"/>
    </style:style>
    <style:style style:name="MT1" style:family="text">
      <style:text-properties style:font-name="Trebuchet MS" fo:font-size="11pt" fo:font-weight="bold" style:font-size-asian="11pt" style:font-weight-asian="bold" style:font-size-complex="11pt" style:font-weight-complex="bold"/>
    </style:style>
    <style:style style:name="MT2" style:family="text">
      <style:text-properties style:font-name="Trebuchet MS" fo:font-size="11pt" fo:font-style="italic" fo:font-weight="bold" style:font-size-asian="11pt" style:font-style-asian="italic" style:font-weight-asian="bold" style:font-size-complex="11pt" style:font-weight-complex="bold"/>
    </style:style>
    <style:style style:name="MT3" style:family="text">
      <style:text-properties style:font-name="Trebuchet MS" fo:font-size="11pt" fo:font-style="italic" fo:font-weight="bold" style:font-size-asian="11pt" style:font-style-asian="italic" style:font-weight-asian="bold" style:font-size-complex="11pt" style:font-style-complex="italic" style:font-weight-complex="bold"/>
    </style:style>
    <style:style style:name="MT4" style:family="text">
      <style:text-properties style:font-name="Trebuchet MS" fo:font-weight="bold" style:font-weight-asian="bold"/>
    </style:style>
    <style:style style:name="Mfr1" style:family="graphic" style:parent-style-name="Graphics">
      <style:graphic-properties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49cm" fo:margin-bottom="2cm" fo:margin-left="2cm" fo:margin-right="2cm" style:writing-mode="lr-tb" style:layout-grid-color="#c0c0c0" style:layout-grid-lines="41" style:layout-grid-base-height="0.423cm" style:layout-grid-ruby-height="0.212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1.251cm" fo:margin-left="0cm" fo:margin-right="0cm" fo:margin-bottom="1.15cm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MP1"><draw:frame draw:style-name="Mfr1" text:anchor-type="as-char" svg:width="1.085cm" svg:height="1.251cm" draw:z-index="3"><draw:image xlink:href="Pictures/200000060000199C00001D94F8D9809A.wmf" xlink:type="simple" xlink:show="embed" xlink:actuate="onLoad"/></draw:frame></text:p>
        <text:p text:style-name="MP2"><text:span text:style-name="MT1">Liceo Scientifico Statale</text:span><text:span text:style-name="MT2"> "</text:span><text:span text:style-name="MT3">Alessandro Tassoni”</text:span></text:p>
        <text:p text:style-name="MP3"/>
        <text:p text:style-name="MP1"><text:span text:style-name="MT4">Viale Reiter 66 – 41121 Modena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veronica ugolotti</meta:initial-creator>
    <dc:creator>supplente2</dc:creator>
    <meta:editing-cycles>17</meta:editing-cycles>
    <meta:print-date>2017-03-21T07:33:00</meta:print-date>
    <meta:creation-date>2017-03-21T08:11:00</meta:creation-date>
    <dc:date>2017-04-01T08:23:00</dc:date>
    <meta:editing-duration>PT15S</meta:editing-duration>
    <meta:generator>OpenOffice.org/3.4.1$Win32 OpenOffice.org_project/341m1$Build-9593</meta:generator>
    <meta:document-statistic meta:table-count="0" meta:image-count="1" meta:object-count="0" meta:page-count="3" meta:paragraph-count="46" meta:word-count="993" meta:character-count="6830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